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2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widows="2" fo:orphans="2" fo:line-height="0.2916in" fo:text-indent="1.5569in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82" style:family="table-column">
      <style:table-column-properties style:column-width="1.2763in"/>
    </style:style>
    <style:style style:name="TableColumn183" style:family="table-column">
      <style:table-column-properties style:column-width="0.9812in"/>
    </style:style>
    <style:style style:name="TableColumn184" style:family="table-column">
      <style:table-column-properties style:column-width="1.7715in"/>
    </style:style>
    <style:style style:name="TableColumn185" style:family="table-column">
      <style:table-column-properties style:column-width="0.9847in"/>
    </style:style>
    <style:style style:name="TableColumn186" style:family="table-column">
      <style:table-column-properties style:column-width="1.9722in"/>
    </style:style>
    <style:style style:name="Table181" style:family="table">
      <style:table-properties style:width="6.9861in" fo:margin-left="0in" table:align="left"/>
    </style:style>
    <style:style style:name="TableRow187" style:family="table-row">
      <style:table-row-properties style:min-row-height="0.3951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6" style:family="table-row">
      <style:table-row-properties style:min-row-height="0.3951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1" style:family="table-row">
      <style:table-row-properties style:min-row-height="0.3284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line-height="0.2916in"/>
    </style:style>
    <style:style style:name="T210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1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2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13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14" style:family="table-row">
      <style:table-row-properties style:min-row-height="0.2798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5" style:family="table-row">
      <style:table-row-properties style:min-row-height="0.2798in"/>
    </style:style>
    <style:style style:name="P2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5" style:family="table-row">
      <style:table-row-properties style:min-row-height="0.2798in"/>
    </style:style>
    <style:style style:name="P2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5" style:family="table-row">
      <style:table-row-properties style:min-row-height="0.2798in"/>
    </style:style>
    <style:style style:name="P2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5" style:family="table-row">
      <style:table-row-properties style:min-row-height="0.2798in"/>
    </style:style>
    <style:style style:name="P2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5" style:family="table-row">
      <style:table-row-properties style:min-row-height="0.2798in"/>
    </style:style>
    <style:style style:name="P26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5" style:family="table-row">
      <style:table-row-properties style:min-row-height="0.2798in"/>
    </style:style>
    <style:style style:name="P27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5" style:family="table-row">
      <style:table-row-properties style:min-row-height="0.2798in"/>
    </style:style>
    <style:style style:name="P28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5" style:family="table-row">
      <style:table-row-properties style:min-row-height="0.2798in"/>
    </style:style>
    <style:style style:name="P29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05" style:family="table-row">
      <style:table-row-properties style:min-row-height="0.2798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15" style:family="table-row">
      <style:table-row-properties style:min-row-height="0.2798in"/>
    </style:style>
    <style:style style:name="P3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5" style:family="table-row">
      <style:table-row-properties style:min-row-height="0.2798in"/>
    </style:style>
    <style:style style:name="P3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3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35" style:family="table-row">
      <style:table-row-properties style:min-row-height="0.2798in"/>
    </style:style>
    <style:style style:name="P3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45" style:family="table-row">
      <style:table-row-properties style:min-row-height="0.2798in"/>
    </style:style>
    <style:style style:name="P3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55" style:family="table-row">
      <style:table-row-properties style:min-row-height="0.2798in"/>
    </style:style>
    <style:style style:name="P3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65" style:family="table-row">
      <style:table-row-properties style:min-row-height="0.2916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76" style:family="table-row">
      <style:table-row-properties style:min-row-height="0.2812in"/>
    </style:style>
    <style:style style:name="P37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82" style:family="table-row">
      <style:table-row-properties style:min-row-height="0.4222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87" style:family="table-row">
      <style:table-row-properties style:min-row-height="0.3986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2" style:family="table-row">
      <style:table-row-properties style:min-row-height="0.37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7" style:family="table-row">
      <style:table-row-properties style:min-row-height="0.6854in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2" style:family="table-row">
      <style:table-row-properties style:min-row-height="0.668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7" style:family="table-row">
      <style:table-row-properties style:min-row-height="0.7763in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412" style:parent-style-name="內文" style:family="paragraph">
      <style:paragraph-properties fo:text-align="center" fo:line-height="0.2916in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P415" style:parent-style-name="內文" style:master-page-name="MP1" style:family="paragraph">
      <style:paragraph-properties fo:break-before="page" fo:text-align="center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4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420" style:parent-style-name="內文" style:family="paragraph">
      <style:paragraph-properties fo:text-align="center" fo:text-indent="0.1381in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margin-right="-0.0006in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size-complex="14pt"/>
    </style:style>
    <style:style style:name="T425" style:parent-style-name="預設段落字型" style:family="text">
      <style:text-properties style:font-name="標楷體" style:font-name-asian="標楷體" style:font-size-complex="14pt"/>
    </style:style>
    <style:style style:name="T426" style:parent-style-name="預設段落字型" style:family="text">
      <style:text-properties style:font-name="標楷體" style:font-name-asian="標楷體" style:font-size-complex="14pt"/>
    </style:style>
    <style:style style:name="T427" style:parent-style-name="預設段落字型" style:family="text">
      <style:text-properties style:font-name="標楷體" style:font-name-asian="標楷體" style:font-size-complex="14pt"/>
    </style:style>
    <style:style style:name="T42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style:font-size-complex="14pt"/>
    </style:style>
    <style:style style:name="T430" style:parent-style-name="預設段落字型" style:family="text">
      <style:text-properties style:font-name="標楷體" style:font-name-asian="標楷體" style:font-size-complex="14pt"/>
    </style:style>
    <style:style style:name="T431" style:parent-style-name="預設段落字型" style:family="text">
      <style:text-properties style:font-name="標楷體" style:font-name-asian="標楷體" style:font-size-complex="14pt"/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style:font-size-complex="14pt"/>
    </style:style>
    <style:style style:name="T435" style:parent-style-name="預設段落字型" style:family="text">
      <style:text-properties style:font-name="標楷體" style:font-name-asian="標楷體" style:font-size-complex="14pt"/>
    </style:style>
    <style:style style:name="T436" style:parent-style-name="預設段落字型" style:family="text">
      <style:text-properties style:font-name="標楷體" style:font-name-asian="標楷體" style:font-size-complex="14pt"/>
    </style:style>
    <style:style style:name="T437" style:parent-style-name="預設段落字型" style:family="text">
      <style:text-properties style:font-name="標楷體" style:font-name-asian="標楷體" style:font-size-complex="14pt"/>
    </style:style>
    <style:style style:name="T438" style:parent-style-name="預設段落字型" style:family="text">
      <style:text-properties style:font-name="標楷體" style:font-name-asian="標楷體" style:font-size-complex="13pt"/>
    </style:style>
    <style:style style:name="T439" style:parent-style-name="預設段落字型" style:family="text">
      <style:text-properties style:font-name="標楷體" style:font-name-asian="標楷體" style:font-size-complex="14pt"/>
    </style:style>
    <style:style style:name="T440" style:parent-style-name="預設段落字型" style:family="text">
      <style:text-properties style:font-name="標楷體" style:font-name-asian="標楷體" style:font-size-complex="14pt"/>
    </style:style>
    <style:style style:name="T441" style:parent-style-name="預設段落字型" style:family="text">
      <style:text-properties style:font-name="標楷體" style:font-name-asian="標楷體" style:font-size-complex="14pt"/>
    </style:style>
    <style:style style:name="T442" style:parent-style-name="預設段落字型" style:family="text">
      <style:text-properties style:font-name="標楷體" style:font-name-asian="標楷體" style:font-size-complex="14pt"/>
    </style:style>
    <style:style style:name="T443" style:parent-style-name="預設段落字型" style:family="text">
      <style:text-properties style:font-name="標楷體" style:font-name-asian="標楷體" style:font-size-complex="13pt"/>
    </style:style>
    <style:style style:name="T444" style:parent-style-name="預設段落字型" style:family="text">
      <style:text-properties style:font-name="標楷體" style:font-name-asian="標楷體" style:font-size-complex="14pt"/>
    </style:style>
    <style:style style:name="T445" style:parent-style-name="預設段落字型" style:family="text">
      <style:text-properties style:font-name="標楷體" style:font-name-asian="標楷體" style:font-size-complex="14pt"/>
    </style:style>
    <style:style style:name="T446" style:parent-style-name="預設段落字型" style:family="text">
      <style:text-properties style:font-name="標楷體" style:font-name-asian="標楷體" style:font-size-complex="14pt"/>
    </style:style>
    <style:style style:name="T447" style:parent-style-name="預設段落字型" style:family="text">
      <style:text-properties style:font-name="標楷體" style:font-name-asian="標楷體" style:font-size-complex="14pt"/>
    </style:style>
    <style:style style:name="T448" style:parent-style-name="預設段落字型" style:family="text">
      <style:text-properties style:font-name="標楷體" style:font-name-asian="標楷體" style:font-size-complex="13pt"/>
    </style:style>
    <style:style style:name="T449" style:parent-style-name="預設段落字型" style:family="text">
      <style:text-properties style:font-name="標楷體" style:font-name-asian="標楷體" style:font-size-complex="14pt"/>
    </style:style>
    <style:style style:name="T450" style:parent-style-name="預設段落字型" style:family="text">
      <style:text-properties style:font-name="標楷體" style:font-name-asian="標楷體" style:font-size-complex="14pt"/>
    </style:style>
    <style:style style:name="T451" style:parent-style-name="預設段落字型" style:family="text">
      <style:text-properties style:font-name="標楷體" style:font-name-asian="標楷體" style:font-size-complex="14pt"/>
    </style:style>
    <style:style style:name="T452" style:parent-style-name="預設段落字型" style:family="text">
      <style:text-properties style:font-name="標楷體" style:font-name-asian="標楷體" style:font-size-complex="14pt"/>
    </style:style>
    <style:style style:name="T453" style:parent-style-name="預設段落字型" style:family="text">
      <style:text-properties style:font-name="標楷體" style:font-name-asian="標楷體" style:font-size-complex="13pt"/>
    </style:style>
    <style:style style:name="P454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455" style:parent-style-name="預設段落字型" style:family="text">
      <style:text-properties style:font-name="標楷體" style:font-name-asian="標楷體" fo:font-size="11pt" style:font-size-asian="11pt"/>
    </style:style>
    <style:style style:name="T456" style:parent-style-name="預設段落字型" style:family="text">
      <style:text-properties style:font-name="標楷體" style:font-name-asian="標楷體" style:font-size-complex="14pt"/>
    </style:style>
    <style:style style:name="T457" style:parent-style-name="預設段落字型" style:family="text">
      <style:text-properties style:font-name="標楷體" style:font-name-asian="標楷體" style:font-size-complex="14pt"/>
    </style:style>
    <style:style style:name="T458" style:parent-style-name="預設段落字型" style:family="text">
      <style:text-properties style:font-name="標楷體" style:font-name-asian="標楷體" style:font-size-complex="14pt"/>
    </style:style>
    <style:style style:name="T459" style:parent-style-name="預設段落字型" style:family="text">
      <style:text-properties style:font-name="標楷體" style:font-name-asian="標楷體" style:font-size-complex="14pt"/>
    </style:style>
    <style:style style:name="T460" style:parent-style-name="預設段落字型" style:family="text">
      <style:text-properties style:font-name="標楷體" style:font-name-asian="標楷體" style:font-size-complex="14pt"/>
    </style:style>
    <style:style style:name="T461" style:parent-style-name="預設段落字型" style:family="text">
      <style:text-properties style:font-name="標楷體" style:font-name-asian="標楷體" style:font-size-complex="14pt"/>
    </style:style>
    <style:style style:name="T462" style:parent-style-name="預設段落字型" style:family="text">
      <style:text-properties style:font-name="標楷體" style:font-name-asian="標楷體" style:font-size-complex="14pt"/>
    </style:style>
    <style:style style:name="T463" style:parent-style-name="預設段落字型" style:family="text">
      <style:text-properties style:font-name="標楷體" style:font-name-asian="標楷體" style:font-size-complex="14pt"/>
    </style:style>
    <style:style style:name="T464" style:parent-style-name="預設段落字型" style:family="text">
      <style:text-properties style:font-name="標楷體" style:font-name-asian="標楷體" style:font-size-complex="14pt"/>
    </style:style>
    <style:style style:name="T465" style:parent-style-name="預設段落字型" style:family="text">
      <style:text-properties style:font-name="標楷體" style:font-name-asian="標楷體" style:font-size-complex="14pt"/>
    </style:style>
    <style:style style:name="T466" style:parent-style-name="預設段落字型" style:family="text">
      <style:text-properties style:font-name="標楷體" style:font-name-asian="標楷體" style:font-size-complex="14pt"/>
    </style:style>
    <style:style style:name="T467" style:parent-style-name="預設段落字型" style:family="text">
      <style:text-properties style:font-name="標楷體" style:font-name-asian="標楷體" style:font-size-complex="14pt"/>
    </style:style>
    <style:style style:name="T468" style:parent-style-name="預設段落字型" style:family="text">
      <style:text-properties style:font-name="標楷體" style:font-name-asian="標楷體" style:font-size-complex="14pt"/>
    </style:style>
    <style:style style:name="P469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471" style:family="table-column">
      <style:table-column-properties style:column-width="0.5875in"/>
    </style:style>
    <style:style style:name="TableColumn472" style:family="table-column">
      <style:table-column-properties style:column-width="1.4416in"/>
    </style:style>
    <style:style style:name="TableColumn473" style:family="table-column">
      <style:table-column-properties style:column-width="1.4423in"/>
    </style:style>
    <style:style style:name="TableColumn474" style:family="table-column">
      <style:table-column-properties style:column-width="1.4416in"/>
    </style:style>
    <style:style style:name="TableColumn475" style:family="table-column">
      <style:table-column-properties style:column-width="1.4423in"/>
    </style:style>
    <style:style style:name="Table470" style:family="table">
      <style:table-properties style:width="6.3555in" fo:margin-left="0in" table:align="center"/>
    </style:style>
    <style:style style:name="TableRow476" style:family="table-row">
      <style:table-row-properties style:min-row-height="0.2361in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487" style:family="table-row">
      <style:table-row-properties style:min-row-height="0.1743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98" style:family="table-row">
      <style:table-row-properties style:min-row-height="0.2361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09" style:family="table-row">
      <style:table-row-properties style:min-row-height="0.2361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0" style:family="table-row">
      <style:table-row-properties style:min-row-height="0.2361in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1" style:family="table-row">
      <style:table-row-properties style:min-row-height="0.2361in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2" style:family="table-row">
      <style:table-row-properties style:min-row-height="0.2361i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53" style:family="table-row">
      <style:table-row-properties style:min-row-height="0.2361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64" style:family="table-row">
      <style:table-row-properties style:min-row-height="0.2361i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75" style:family="table-row">
      <style:table-row-properties style:min-row-height="0.2361i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86" style:family="table-row">
      <style:table-row-properties style:min-row-height="0.2361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97" style:family="table-row">
      <style:table-row-properties style:min-row-height="0.2361in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08" style:family="table-row">
      <style:table-row-properties style:min-row-height="0.2361in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19" style:family="table-row">
      <style:table-row-properties style:min-row-height="0.2361i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30" style:family="table-row">
      <style:table-row-properties style:min-row-height="0.2361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41" style:family="table-row">
      <style:table-row-properties style:min-row-height="0.2361in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652" style:parent-style-name="內文" style:family="paragraph">
      <style:text-properties style:font-name="標楷體" style:font-name-asian="標楷體" style:font-size-complex="12pt"/>
    </style:style>
    <style:style style:name="P653" style:parent-style-name="內文" style:family="paragraph">
      <style:paragraph-properties fo:margin-top="0.1666in" fo:line-height="150%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<text:s/>時間：115年10月25日下午3時至6時</text:p>
      <text:p text:style-name="P11">(二)<text:s/>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<text:s/>報名投稿方式：以線上影片連結投稿，為利晉級決賽之公平、公開性，上傳<text:s/>90<text:s/>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<text:s/>填寫GOOGLE報名表：依表單指示填寫欄位並附上影片連結。</text:p>
      <text:p text:style-name="P58">(三)<text:s/>投稿影片及表格填寫不符比賽規範將以提供之電子郵件告知1次，不另以任何形式通知。經通知逾3日未補正視同報名無效。</text:p>
      <text:p text:style-name="P59">三、決賽</text:p>
      <text:p text:style-name="P60">(一)<text:s/>每組入選6隊進入決賽。</text:p>
      <text:p text:style-name="P61">(二)<text:s/>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<text:s text:c="6"/>30％</text:p>
        </text:list-item>
        <text:list-item>
          <text:p text:style-name="P69">演唱技巧與音準<text:s text:c="6"/>30％</text:p>
        </text:list-item>
        <text:list-item>
          <text:p text:style-name="P70">創意表現與樂器演繹<text:s text:c="2"/>20％</text:p>
        </text:list-item>
        <text:list-item>
          <text:p text:style-name="P71">台風與整體造型<text:s text:c="6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<text:s/>參賽者於報名期間上傳之表演影片，須保持「公開觀看權限」至115年10月15日（即決賽順序公布日）為止。</text:p>
      <text:p text:style-name="P141">(二)<text:s/>報名收件與評審海選期間（115年8月10日至10月15日），參賽者不得自行刪除影片、更改連結或將權限設為不公開。</text:p>
      <text:p text:style-name="P142">(三)<text:s/>若因參賽者自行更改隱私設定、將影片轉為私人、或提前刪除影片，<text:soft-page-break/>導致評審無法觀看，主辦單位將不另行通知補件，並視同放棄參賽資格。</text:p>
      <text:p text:style-name="P143">(四)<text:s/>請勿將影片上傳為「限時動態」模式，避免因<text:s/>24<text:s/>小時後自動下架而影響海選評分。</text:p>
      <text:p text:style-name="P144">(五)<text:s/>上傳影片不可使用AI修片、剪輯或有特殊修音處理等任何後製加工。</text:p>
      <text:p text:style-name="P145">(六) 115<text:s/>年10月15日入選決賽結果公布後，未入選之團隊即可自行將影片下架或更改權限；晉級決賽之團隊，請將影片保留至115年10月25日現場決賽結束，以利活動宣傳。</text:p>
      <text:p text:style-name="P146">二、<text:s/>著作權授權與擔保</text:p>
      <text:p text:style-name="P147">(一)<text:s/>本次比賽指定使用北市客委會兒歌曲譜輯內之歌曲。參賽團隊僅得於本活動（含初賽影片、決賽現場）之非營利範圍內合理使用。</text:p>
      <text:p text:style-name="P148"><text:s text:c="3"/>(二)<text:s/>參賽團隊對指定教材歌曲所進行之影音改編（如重新編曲、現場不插電純樂器伴奏等），其改編部分之著作權仍受本活動簡章之規範約束。</text:p>
      <text:p text:style-name="P149"><text:s text:c="3"/>(三)<text:s/>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<text:s/>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<text:s/>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<text:s/>決賽隊伍須依後續公告之報到時間準時抵達現場，未按時報到者視同放棄參賽資格。</text:p>
      <text:p text:style-name="P154"><text:s text:c="3"/>(二)<text:s/>決賽當日請提早到現場與承辦單位測試音樂播放，若音樂播放如因參賽隊伍自備檔案毀損而無法執行，相關責任由團隊自行承擔。</text:p>
      <text:p text:style-name="P155">(三)<text:s/>決賽現場一律使用主辦單位指定之KALA伴奏帶（無人聲純伴奏），或採現場不插電純樂器伴奏<text:s/>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soft-page-break/>
      <text:p text:style-name="P159">(一)<text:s/>獲獎團隊所獲得之獎金與獎品，應依中華民國稅法相關規定辦理申報與代扣繳。</text:p>
      <text:p text:style-name="P160"><text:s text:c="3"/>(二)<text:s/>得獎名單公布後，如經查證有冒名頂替、違反簡章資格或報名資料不實者，主辦單位有權取消得獎資格並追回獎勵。</text:p>
      <text:p text:style-name="P161">六、活動變更權益</text:p>
      <text:p text:style-name="P162">(一)<text:s/>本簡章如有未盡事宜，主辦單位保留隨時修正、暫停或終止本活動之權利。</text:p>
      <text:p text:style-name="P163"><text:s text:c="2"/>(二)<text:s/>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</text:span><text:span text:style-name="T169">MAIL</text:span><text:span text:style-name="T170">：</text:span><text:a xlink:href="mailto:ruei@wallace.com.tw" office:target-frame-name="_top" xlink:show="replace"><text:span text:style-name="T171">ruei@wallace.com.tw</text:span></text:a></text:p>
      <text:p text:style-name="P172"/>
      <text:p text:style-name="P173"/>
      <text:p text:style-name="P174"><text:span text:style-name="T175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6">附件一</text:p></draw:text-box><svg:title/><svg:desc/></draw:frame></text:span><text:span text:style-name="T177">2026 HAKKA</text:span><text:span text:style-name="T178">聲動童樂會</text:span><text:span text:style-name="T179">—</text:span><text:span text:style-name="T180">客語兒歌比賽報名表</text:span>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>團體名稱</text:p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>學校/園所名稱</text:p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參賽組別</text:p>
          </table:table-cell>
          <table:table-cell table:style-name="TableCell199" table:number-columns-spanned="4">
            <text:p text:style-name="P200">□親子組<text:s text:c="2"/>□幼兒園團體組<text:s text:c="2"/>□國小團體組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參賽歌曲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>參賽人數及親屬關係</text:p>
          </table:table-cell>
          <table:table-cell table:style-name="TableCell208">
            <text:p text:style-name="P209"><text:span text:style-name="T210">(</text:span><text:span text:style-name="T211">親子組請填寫親屬關係</text:span><text:span text:style-name="T212">)</text:span></text:p>
            <text:p text:style-name="P213"/>
          </table:table-cell>
        </table:table-row>
        <table:table-row table:style-name="TableRow214">
          <table:table-cell table:style-name="TableCell215" table:number-rows-spanned="15">
            <text:p text:style-name="P216">參賽成員名單（報名團體為國小團體組，有跨年級/跨校者請填寫就讀學校及年級）</text:p>
          </table:table-cell>
          <table:table-cell table:style-name="TableCell217" table:number-columns-spanned="4">
            <text:p text:style-name="內文"><text:span text:style-name="T218">姓名</text:span><text:span text:style-name="T219">/</text:span><text:span text:style-name="T220">年齡</text:span><text:span text:style-name="T221">(</text:span><text:span text:style-name="T222">就讀學校、年級</text:span><text:span text:style-name="T223">)</text:span><text:span text:style-name="T224">：</text:span></text:p>
          </table:table-cell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4">
            <text:p text:style-name="內文"><text:span text:style-name="T228">姓名</text:span><text:span text:style-name="T229">/</text:span><text:span text:style-name="T230">年齡</text:span><text:span text:style-name="T231">(</text:span><text:span text:style-name="T232">就讀學校、年級</text:span><text:span text:style-name="T233">)</text:span><text:span text:style-name="T234">：</text:span></text:p>
          </table:table-cell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4">
            <text:p text:style-name="內文"><text:span text:style-name="T238">姓名</text:span><text:span text:style-name="T239">/</text:span><text:span text:style-name="T240">年齡</text:span><text:span text:style-name="T241">(</text:span><text:span text:style-name="T242">就讀學校、年級</text:span><text:span text:style-name="T243">)</text:span><text:span text:style-name="T244">：</text:span></text:p>
          </table:table-cell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4">
            <text:p text:style-name="內文"><text:span text:style-name="T248">姓名</text:span><text:span text:style-name="T249">/</text:span><text:span text:style-name="T250">年齡</text:span><text:span text:style-name="T251">(</text:span><text:span text:style-name="T252">就讀學校、年級</text:span><text:span text:style-name="T253">)</text:span><text:span text:style-name="T254">：</text:span></text:p>
          </table:table-cell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4">
            <text:p text:style-name="內文"><text:span text:style-name="T258">姓名</text:span><text:span text:style-name="T259">/</text:span><text:span text:style-name="T260">年齡</text:span><text:span text:style-name="T261">(</text:span><text:span text:style-name="T262">就讀學校、年級</text:span><text:span text:style-name="T263">)</text:span><text:span text:style-name="T264">：</text:span></text:p>
          </table:table-cell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4">
            <text:p text:style-name="內文"><text:span text:style-name="T268">姓名</text:span><text:span text:style-name="T269">/</text:span><text:span text:style-name="T270">年齡</text:span><text:span text:style-name="T271">(</text:span><text:span text:style-name="T272">就讀學校、年級</text:span><text:span text:style-name="T273">)</text:span><text:span text:style-name="T274">：</text:span></text:p>
          </table:table-cell>
          <table:covered-table-cell/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4">
            <text:p text:style-name="內文"><text:span text:style-name="T278">姓名</text:span><text:span text:style-name="T279">/</text:span><text:span text:style-name="T280">年齡</text:span><text:span text:style-name="T281">(</text:span><text:span text:style-name="T282">就讀學校、年級</text:span><text:span text:style-name="T283">)</text:span><text:span text:style-name="T284">：</text:span></text:p>
          </table:table-cell>
          <table:covered-table-cell/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4">
            <text:p text:style-name="內文"><text:span text:style-name="T288">姓名</text:span><text:span text:style-name="T289">/</text:span><text:span text:style-name="T290">年齡</text:span><text:span text:style-name="T291">(</text:span><text:span text:style-name="T292">就讀學校、年級</text:span><text:span text:style-name="T293">)</text:span><text:span text:style-name="T294">：</text:span></text:p>
          </table:table-cell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4">
            <text:p text:style-name="內文"><text:span text:style-name="T298">姓名</text:span><text:span text:style-name="T299">/</text:span><text:span text:style-name="T300">年齡</text:span><text:span text:style-name="T301">(</text:span><text:span text:style-name="T302">就讀學校、年級</text:span><text:span text:style-name="T303">)</text:span><text:span text:style-name="T304">：</text:span></text:p>
          </table:table-cell>
          <table:covered-table-cell/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4">
            <text:p text:style-name="內文"><text:span text:style-name="T308">姓名</text:span><text:span text:style-name="T309">/</text:span><text:span text:style-name="T310">年齡</text:span><text:span text:style-name="T311">(</text:span><text:span text:style-name="T312">就讀學校、年級</text:span><text:span text:style-name="T313">)</text:span><text:span text:style-name="T314">：</text:span></text:p>
          </table:table-cell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4">
            <text:p text:style-name="內文"><text:span text:style-name="T318">姓名</text:span><text:span text:style-name="T319">/</text:span><text:span text:style-name="T320">年齡</text:span><text:span text:style-name="T321">(</text:span><text:span text:style-name="T322">就讀學校、年級</text:span><text:span text:style-name="T323">)</text:span><text:span text:style-name="T324">：</text:span></text:p>
          </table:table-cell>
          <table:covered-table-cell/>
          <table:covered-table-cell/>
          <table:covered-table-cell/>
        </table:table-row>
        <table:table-row table:style-name="TableRow325">
          <table:covered-table-cell>
            <text:p text:style-name="P326"/>
          </table:covered-table-cell>
          <table:table-cell table:style-name="TableCell327" table:number-columns-spanned="4">
            <text:p text:style-name="內文"><text:span text:style-name="T328">姓名</text:span><text:span text:style-name="T329">/</text:span><text:span text:style-name="T330">年齡</text:span><text:span text:style-name="T331">(</text:span><text:span text:style-name="T332">就讀學校、年級</text:span><text:span text:style-name="T333">)</text:span><text:span text:style-name="T334">：</text:span></text:p>
          </table:table-cell>
          <table:covered-table-cell/>
          <table:covered-table-cell/>
          <table:covered-table-cell/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4">
            <text:p text:style-name="內文"><text:span text:style-name="T338">姓名</text:span><text:span text:style-name="T339">/</text:span><text:span text:style-name="T340">年齡</text:span><text:span text:style-name="T341">(</text:span><text:span text:style-name="T342">就讀學校、年級</text:span><text:span text:style-name="T343">)</text:span><text:span text:style-name="T344">：</text:span></text:p>
          </table:table-cell>
          <table:covered-table-cell/>
          <table:covered-table-cell/>
          <table:covered-table-cell/>
        </table:table-row>
        <table:table-row table:style-name="TableRow345">
          <table:covered-table-cell>
            <text:p text:style-name="P346"/>
          </table:covered-table-cell>
          <table:table-cell table:style-name="TableCell347" table:number-columns-spanned="4">
            <text:p text:style-name="內文"><text:span text:style-name="T348">姓名</text:span><text:span text:style-name="T349">/</text:span><text:span text:style-name="T350">年齡</text:span><text:span text:style-name="T351">(</text:span><text:span text:style-name="T352">就讀學校、年級</text:span><text:span text:style-name="T353">)</text:span><text:span text:style-name="T354">：</text:span></text:p>
          </table:table-cell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table-cell table:style-name="TableCell357" table:number-columns-spanned="4">
            <text:p text:style-name="內文"><text:span text:style-name="T358">姓名</text:span><text:span text:style-name="T359">/</text:span><text:span text:style-name="T360">年齡</text:span><text:span text:style-name="T361">(</text:span><text:span text:style-name="T362">就讀學校、年級</text:span><text:span text:style-name="T363">)</text:span><text:span text:style-name="T364">：</text:span>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 table:number-rows-spanned="2">
            <text:p text:style-name="P367">聯絡人電話</text:p>
          </table:table-cell>
          <table:table-cell table:style-name="TableCell368">
            <text:p text:style-name="P369">市話</text:p>
          </table:table-cell>
          <table:table-cell table:style-name="TableCell370">
            <text:p text:style-name="P371">( <text:s text:c="2"/>) <text:s text:c="14"/></text:p>
          </table:table-cell>
          <table:table-cell table:style-name="TableCell372">
            <text:p text:style-name="P373">手機</text:p>
          </table:table-cell>
          <table:table-cell table:style-name="TableCell374"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table-cell table:style-name="TableCell378">
            <text:p text:style-name="P379">E-mail</text:p>
          </table:table-cell>
          <table:table-cell table:style-name="TableCell380" table:number-columns-spanned="3">
            <text:p text:style-name="P381"/>
          </table:table-cell>
          <table:covered-table-cell/>
          <table:covered-table-cell/>
        </table:table-row>
        <table:table-row table:style-name="TableRow382">
          <table:table-cell table:style-name="TableCell383">
            <text:p text:style-name="P384">聯絡地址</text:p>
          </table:table-cell>
          <table:table-cell table:style-name="TableCell385" table:number-columns-spanned="4">
            <text:p text:style-name="P386">□□□□□</text:p>
          </table:table-cell>
          <table:covered-table-cell/>
          <table:covered-table-cell/>
          <table:covered-table-cell/>
        </table:table-row>
        <table:table-row table:style-name="TableRow387">
          <table:table-cell table:style-name="TableCell388">
            <text:p text:style-name="P389">音樂檔</text:p>
          </table:table-cell>
          <table:table-cell table:style-name="TableCell390" table:number-columns-spanned="4">
            <text:p text:style-name="P391">□自行攜帶音樂檔<text:s text:c="6"/>□自行伴奏</text:p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影片連結網址</text:p>
          </table:table-cell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器材需求</text:p>
          </table:table-cell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團體介紹</text:p>
          </table:table-cell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</table:table-row>
        <table:table-row table:style-name="TableRow407">
          <table:table-cell table:style-name="TableCell408">
            <text:p text:style-name="P409">表演內容</text:p>
          </table:table-cell>
          <table:table-cell table:style-name="TableCell410" table:number-columns-spanned="4">
            <text:p text:style-name="P411"/>
          </table:table-cell>
          <table:covered-table-cell/>
          <table:covered-table-cell/>
          <table:covered-table-cell/>
        </table:table-row>
      </table:table>
      <text:p text:style-name="P412"><text:span text:style-name="T413"><draw:frame draw:z-index="251661312" draw:id="id1" draw:style-name="a1" draw:name="文字方塊 3" text:anchor-type="paragraph" svg:x="-0.40764in" svg:y="9.95417in" svg:width="3.75625in" svg:height="0.33264in" style:rel-width="scale" style:rel-height="scale"><draw:text-box><text:p text:style-name="內文"><text:span text:style-name="T414">備註：本表如不敷使用，得自行增列表格。</text:span></text:p></draw:text-box><svg:title/><svg:desc/></draw:frame></text:span></text:p>
      <text:soft-page-break/>
      <text:p text:style-name="P415"><text:span text:style-name="T417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418">附件二</text:p></draw:text-box><svg:title/><svg:desc/></draw:frame></text:span></text:p>
      <text:p text:style-name="P419">2026 HAKKA聲動童樂會—客語兒歌比賽報名表</text:p>
      <text:p text:style-name="P420"><text:span text:style-name="T421">著作財產權授權同意書</text:span></text:p>
      <text:p text:style-name="P422"><text:span text:style-name="T423"><text:s text:c="6"/></text:span><text:span text:style-name="T424">本人</text:span><text:span text:style-name="T425">(</text:span><text:span text:style-name="T426">團體</text:span><text:span text:style-name="T427">)</text:span><text:span text:style-name="T428"><text:s text:c="22"/></text:span><text:span text:style-name="T429">保證參賽作品</text:span><text:span text:style-name="T430"><text:s/>(</text:span><text:span text:style-name="T431">曲目名稱</text:span><text:span text:style-name="T432">)</text:span><text:span text:style-name="T433"><text:s text:c="18"/></text:span><text:span text:style-name="T434">音樂、舞蹈使用皆符合比賽之規定，絕未侵害他人著作權，如有不實或違反著作權法及相關規定以致引起糾紛，本人</text:span><text:span text:style-name="T435">(</text:span><text:span text:style-name="T436">團體</text:span><text:span text:style-name="T437">)</text:span><text:span text:style-name="T438">須自負法律責任，主辦單位並得要求</text:span><text:span text:style-name="T439">本人</text:span><text:span text:style-name="T440">(</text:span><text:span text:style-name="T441">團體</text:span><text:span text:style-name="T442">)</text:span><text:span text:style-name="T443">返還全部得獎獎勵。於本同意書內容範圍內，可歸責於</text:span><text:span text:style-name="T444">本人</text:span><text:span text:style-name="T445">(</text:span><text:span text:style-name="T446">團體</text:span><text:span text:style-name="T447">)</text:span><text:span text:style-name="T448">之事由，致主辦單位有所損害，</text:span><text:span text:style-name="T449">本人</text:span><text:span text:style-name="T450">(</text:span><text:span text:style-name="T451">團體</text:span><text:span text:style-name="T452">)</text:span><text:span text:style-name="T453">應負賠償之責。</text:span></text:p>
      <text:p text:style-name="P454"><text:span text:style-name="T455"><text:s text:c="4"/></text:span><text:span text:style-name="T456">本人</text:span><text:span text:style-name="T457">(</text:span><text:span text:style-name="T458">團體</text:span><text:span text:style-name="T459">)</text:span><text:span text:style-name="T460">作品一旦入選獲獎，同意將得獎作品</text:span><text:span text:style-name="T461">(</text:span><text:span text:style-name="T462">包含編舞、造型、音樂</text:span><text:span text:style-name="T463">)</text:span><text:span text:style-name="T464">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</text:span><text:span text:style-name="T465">(</text:span><text:span text:style-name="T466">團體</text:span><text:span text:style-name="T467">)</text:span><text:span text:style-name="T468">絕無異議，特立此同意書。</text:span></text:p>
      <text:p text:style-name="P469">立<text:s/>書<text:s/>人(所有團員):</text:p>
      <table:table table:style-name="Table470">
        <table:table-columns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序</text:p>
          </table:table-cell>
          <table:table-cell table:style-name="TableCell479">
            <text:p text:style-name="P480">姓<text:s text:c="3"/>名</text:p>
          </table:table-cell>
          <table:table-cell table:style-name="TableCell481">
            <text:p text:style-name="P482">身分證字號</text:p>
          </table:table-cell>
          <table:table-cell table:style-name="TableCell483">
            <text:p text:style-name="P484">聯絡電話</text:p>
          </table:table-cell>
          <table:table-cell table:style-name="TableCell485">
            <text:p text:style-name="P486">本人/監護人親簽</text:p>
          </table:table-cell>
        </table:table-row>
        <table:table-row table:style-name="TableRow487">
          <table:table-cell table:style-name="TableCell488">
            <text:p text:style-name="P489">1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2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3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4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5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>
            <text:p text:style-name="P544">6</text:p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7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8</text:p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9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10</text:p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11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12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13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14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15</text:p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</table:table>
      <text:p text:style-name="P652">備註：人數超過15人，請自行複製本頁填寫。</text:p>
      <text:p text:style-name="P653"><text:span text:style-name="T654">中華民國</text:span><text:span text:style-name="T655"><text:s/>115</text:span><text:span text:style-name="T656">年</text:span><text:span text:style-name="T657"><text:s text:c="3"/></text:span><text:span text:style-name="T658">月</text:span><text:span text:style-name="T659"><text:s text:c="3"/></text:span><text:span text:style-name="T6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416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4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am</meta:initial-creator>
    <dc:creator>user</dc:creator>
    <meta:creation-date>2026-08-17T02:05:00Z</meta:creation-date>
    <dc:date>2026-08-17T02:05:00Z</dc:date>
    <meta:print-date>2026-07-31T00:15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91" meta:character-count="3953" meta:row-count="28" meta:non-whitespace-character-count="3369"/>
  </office:meta>
</office:document-meta>
</file>